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line-height="100%"/>
      <style:text-properties style:font-name="Courier New" fo:font-size="12pt" style:font-name-asian="Courier New1" style:font-size-asian="12pt" style:font-name-complex="Courier New1" style:font-size-complex="12pt"/>
    </style:style>
    <style:style style:name="P3" style:family="paragraph" style:parent-style-name="Standard">
      <style:paragraph-properties fo:line-height="100%"/>
      <style:text-properties style:font-name="Courier New" fo:font-size="12pt" fo:font-weight="bold" style:font-name-asian="Courier New1" style:font-size-asian="12pt" style:font-weight-asian="bold" style:font-name-complex="Courier New1" style:font-size-complex="12pt" style:font-weight-complex="bold"/>
    </style:style>
    <style:style style:name="P4" style:family="paragraph" style:parent-style-name="Standard" style:master-page-name="Standard">
      <style:paragraph-properties fo:line-height="100%" style:page-number="1"/>
    </style:style>
    <style:style style:name="T1" style:family="text">
      <style:text-properties style:font-name="Courier New" fo:font-size="12pt" fo:font-style="italic" fo:font-weight="bold" style:font-name-asian="Courier New1" style:font-size-asian="12pt" style:font-style-asian="italic" style:font-weight-asian="bold" style:font-name-complex="Courier New1" style:font-size-complex="12pt" style:font-style-complex="italic" style:font-weight-complex="bold"/>
    </style:style>
    <style:style style:name="T2" style:family="text">
      <style:text-properties style:font-name="Courier New" fo:font-size="12pt" fo:font-style="italic" style:font-name-asian="Courier New1" style:font-size-asian="12pt" style:font-style-asian="italic" style:font-name-complex="Courier New1" style:font-size-complex="12pt" style:font-style-complex="italic"/>
    </style:style>
    <style:style style:name="T3" style:family="text">
      <style:text-properties style:font-name="Courier New" fo:font-size="12pt" style:font-name-asian="Courier New1" style:font-size-asian="12pt" style:font-name-complex="Courier New1" style:font-size-complex="12pt"/>
    </style:style>
    <style:style style:name="T4" style:family="text">
      <style:text-properties style:font-name="Courier New" fo:font-size="12pt" fo:font-weight="bold" style:font-name-asian="Courier New1" style:font-size-asian="12pt" style:font-weight-asian="bold" style:font-name-complex="Courier New1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DOSSIER PEDAGÓGICO</text:span></text:p>
      <text:p text:style-name="P2"/>
      <text:p text:style-name="P1"><text:span text:style-name="T2">INNÂ — Ciertamente nosotras</text:span></text:p>
      <text:p text:style-name="P2"/>
      <text:p text:style-name="P1"><text:span text:style-name="T3">Un viaje iniciático de transmutación de la materia: de lo individual a lo colectivo</text:span></text:p>
      <text:p text:style-name="P2"/>
      <text:p text:style-name="P1"><text:span text:style-name="T3">Propuesta pedagógica vinculada a una pieza de danza contemporánea para público adulto.</text:span></text:p>
      <text:p text:style-name="P3"/>
      <text:p text:style-name="P1"><text:span text:style-name="T4">1. Presentación</text:span></text:p>
      <text:p text:style-name="P2"/>
      <text:p text:style-name="P1"><text:span text:style-name="T3">Este dossier pedagógico acompaña la obra INNÂ y propone herramientas para preparar, contextualizar y prolongar la experiencia escénica. Parte de los conceptos, imágenes, lenguajes y talleres descritos en el dossier artístico de la pieza y los organiza en una secuencia pedagógica aplicable antes y después de la representación.</text:span></text:p>
      <text:p text:style-name="P2"/>
      <text:p text:style-name="P1"><text:span text:style-name="T3">La obra se presenta como un rito de paso y un viaje de transmutación que utiliza el cuerpo como archivo vivo de memoria. Su recorrido va del aislamiento y la resistencia hacia la vulnerabilidad, la apertura y la construcción de un cuerpo plural. El eje que articula la experiencia es el tránsito del «yo» al «nosotras».</text:span></text:p>
      <text:p text:style-name="P2"/>
      <text:p text:style-name="P1"><text:span text:style-name="T4">2. Marco artístico y pedagógico</text:span></text:p>
      <text:p text:style-name="P2"/>
      <text:p text:style-name="P1"><text:span text:style-name="T4">2.1. Universo de INNÂ</text:span></text:p>
      <text:p text:style-name="P2"/>
      <text:p text:style-name="P1"><text:span text:style-name="T3">Realismo místico: diálogo entre lenguajes tradicionales de la danza y un lenguaje escénico contemporáneo, poético y honesto.</text:span></text:p>
      <text:p text:style-name="P2"/>
      <text:p text:style-name="P1"><text:soft-page-break/><text:span text:style-name="T3">Cuerpo como memoria: el cuerpo aparece como un archivo vivo en el que se inscriben experiencias, tiempo e identidad.</text:span></text:p>
      <text:p text:style-name="P2"/>
      <text:p text:style-name="P1"><text:span text:style-name="T3">Transformación: la coraza inicial se agrieta y da paso a la vulnerabilidad, la apertura y la ligereza.</text:span></text:p>
      <text:p text:style-name="P2"/>
      <text:p text:style-name="P1"><text:span text:style-name="T3">Comunidad: el proceso parte de una experiencia individual y culmina en una comunión de cuerpos.</text:span></text:p>
      <text:p text:style-name="P2"/>
      <text:p text:style-name="P1"><text:span text:style-name="T3">Diversidad corporal e intergeneracional: la obra pone en valor cuerpos de diferentes edades y fisonomías.</text:span></text:p>
      <text:p text:style-name="P3"/>
      <text:p text:style-name="P1"><text:span text:style-name="T4">2.2. Los tres momentos del viaje</text:span></text:p>
      <text:p text:style-name="P2"/>
      <text:p text:style-name="P1"><text:span text:style-name="T3">Momento</text:span></text:p>
      <text:p text:style-name="P1"><text:span text:style-name="T3">Estado</text:span></text:p>
      <text:p text:style-name="P1"><text:span text:style-name="T3">Acción / imagen</text:span></text:p>
      <text:p text:style-name="P2"/>
      <text:p text:style-name="P1"><text:span text:style-name="T4">Clave pedagógica</text:span></text:p>
      <text:p text:style-name="P2"/>
      <text:p text:style-name="P1"><text:span text:style-name="T3">I. El Descenso y la Ceniza</text:span></text:p>
      <text:p text:style-name="P1"><text:span text:style-name="T3">Supervivencia, resistencia, refugio</text:span></text:p>
      <text:p text:style-name="P1"><text:span text:style-name="T3">Peso, suelo, sombra, barro, memoria</text:span></text:p>
      <text:p text:style-name="P1"><text:span text:style-name="T3">Reconocer lo que nos protege y lo que pesa</text:span></text:p>
      <text:p text:style-name="P2"/>
      <text:p text:style-name="P1"><text:soft-page-break/><text:span text:style-name="T3">II. El Ritual y la Raíz</text:span></text:p>
      <text:p text:style-name="P1"><text:span text:style-name="T3">Despertar, reivindicación, arraigo</text:span></text:p>
      <text:p text:style-name="P1"><text:span text:style-name="T3">Ritmo, tierra, territorio, repetición</text:span></text:p>
      <text:p text:style-name="P1"><text:span text:style-name="T3">Explorar presencia, ritmo y pertenencia</text:span></text:p>
      <text:p text:style-name="P2"/>
      <text:p text:style-name="P1"><text:span text:style-name="T3">III. La Apoteosis y el Verso</text:span></text:p>
      <text:p text:style-name="P1"><text:span text:style-name="T3">Trascendencia, liberación, comunión</text:span></text:p>
      <text:p text:style-name="P1"><text:span text:style-name="T3">Giro, expansión, multiplicidad, fluidez</text:span></text:p>
      <text:p text:style-name="P1"><text:span text:style-name="T3">Pasar del yo al vínculo y al cuerpo colectivo</text:span></text:p>
      <text:p text:style-name="P1"><text:span text:style-name="T3">La estructura dramática de tres actos aparece desarrollada en el dossier artístico. fileciteturn0file0L82-L118</text:span></text:p>
      <text:p text:style-name="P2"/>
      <text:p text:style-name="P1"><text:span text:style-name="T4">3. Objetivos pedagógicos</text:span></text:p>
      <text:p text:style-name="P2"/>
      <text:p text:style-name="P1"><text:span text:style-name="T3">Acercar al público adulto a los lenguajes de la danza contemporánea desde una experiencia corporal y sensorial.</text:span></text:p>
      <text:p text:style-name="P1"><text:span text:style-name="T3">Facilitar una lectura simbólica de la obra sin imponer una interpretación única.</text:span></text:p>
      <text:p text:style-name="P1"><text:span text:style-name="T3">Explorar la relación entre cuerpo, memoria, emoción, espacio, ritmo y comunidad.</text:span></text:p>
      <text:p text:style-name="P1"><text:span text:style-name="T3">Identificar el tránsito dramático del aislamiento a la colectividad.</text:span></text:p>
      <text:p text:style-name="P1"><text:span text:style-name="T3">Reconocer el valor de la diversidad de cuerpos y edades como territorio artístico.</text:span></text:p>
      <text:p text:style-name="P1"><text:span text:style-name="T3">Experimentar prácticas sencillas de escucha corporal, sincronización, respiración, voz y movimiento compartido.</text:span></text:p>
      <text:p text:style-name="P1"><text:span text:style-name="T3">Favorecer la reflexión sobre la pertenencia, el cuidado y la relación con las otras personas.</text:span></text:p>
      <text:p text:style-name="P2"/>
      <text:p text:style-name="P1"><text:soft-page-break/><text:span text:style-name="T4">4. Contenidos</text:span></text:p>
      <text:p text:style-name="P2"/>
      <text:p text:style-name="P1"><text:span text:style-name="T2">Conceptuales</text:span></text:p>
      <text:p text:style-name="P2"/>
      <text:p text:style-name="P1"><text:span text:style-name="T3">Danza-teatro y danza contemporánea.</text:span></text:p>
      <text:p text:style-name="P1"><text:span text:style-name="T3">Cuerpo como archivo y memoria.</text:span></text:p>
      <text:p text:style-name="P1"><text:span text:style-name="T3">Símbolo, rito y transformación.</text:span></text:p>
      <text:p text:style-name="P1"><text:span text:style-name="T3">Individualidad, vínculo y comunidad.</text:span></text:p>
      <text:p text:style-name="P1"><text:span text:style-name="T3">Diversidad corporal e intergeneracional.</text:span></text:p>
      <text:p text:style-name="P1"><text:span text:style-name="T3">Elementos simbólicos: luz, silencio, espiral, piedra, mantón, bastón y crótalos.</text:span></text:p>
      <text:p text:style-name="P1"><text:span text:style-name="T3">Referencias presentes en la pieza: Saidi, giro sufí, Tarab y percusión.</text:span></text:p>
      <text:p text:style-name="P1"><text:span text:style-name="T2">Procedimentales</text:span></text:p>
      <text:p text:style-name="P2"/>
      <text:p text:style-name="P1"><text:span text:style-name="T3">Observación activa y descripción de lo que sucede en escena.</text:span></text:p>
      <text:p text:style-name="P1"><text:span text:style-name="T3">Exploración del peso, el suelo, la espiral y el desplazamiento.</text:span></text:p>
      <text:p text:style-name="P1"><text:span text:style-name="T3">Escucha corporal y atención a la respiración.</text:span></text:p>
      <text:p text:style-name="P1"><text:span text:style-name="T3">Repetición, ritmo y sincronización grupal.</text:span></text:p>
      <text:p text:style-name="P1"><text:span text:style-name="T3">Improvisación y composición sencilla a partir de consignas.</text:span></text:p>
      <text:p text:style-name="P1"><text:span text:style-name="T3">Exploración vocal y creación de paisajes sonoros colectivos.</text:span></text:p>
      <text:p text:style-name="P1"><text:span text:style-name="T3">Actitudinales</text:span></text:p>
      <text:p text:style-name="P1"><text:span text:style-name="T3">Respeto por la diversidad de cuerpos y experiencias.</text:span></text:p>
      <text:p text:style-name="P1"><text:soft-page-break/><text:span text:style-name="T3">Escucha y cuidado del grupo.</text:span></text:p>
      <text:p text:style-name="P1"><text:span text:style-name="T3">Disponibilidad para experimentar sin necesidad de rendimiento técnico.</text:span></text:p>
      <text:p text:style-name="P1"><text:span text:style-name="T3">Respeto por los límites propios y ajenos.</text:span></text:p>
      <text:p text:style-name="P1"><text:span text:style-name="T3">Valoración de la presencia, la vulnerabilidad y la cooperación.</text:span></text:p>
      <text:p text:style-name="P2"/>
      <text:p text:style-name="P1"><text:span text:style-name="T4">5. Propuesta de trabajo antes de la función</text:span></text:p>
      <text:p text:style-name="P2"/>
      <text:p text:style-name="P1"><text:span text:style-name="T3">Duración orientativa: 30–45 minutos. No requiere conocimientos previos de danza, canto o música; el propio dossier de la pieza establece esta accesibilidad para sus talleres.</text:span></text:p>
      <text:p text:style-name="P2"/>
      <text:p text:style-name="P1"><text:span text:style-name="T4">Actividad 1. Mi cuerpo como territorio</text:span></text:p>
      <text:p text:style-name="P2"/>
      <text:p text:style-name="P1"><text:span text:style-name="T4">Objetivo:</text:span><text:span text:style-name="T3"> introducir la idea del cuerpo como espacio de memoria y percepción.</text:span></text:p>
      <text:p text:style-name="P1"><text:span text:style-name="T3">En silencio, cada participante observa su postura habitual y nota los puntos de apoyo con el suelo.</text:span></text:p>
      <text:p text:style-name="P1"><text:span text:style-name="T3">Se propone caminar lentamente por el espacio, modificando únicamente el peso y la velocidad.</text:span></text:p>
      <text:p text:style-name="P1"><text:span text:style-name="T3">Cada persona elige un gesto que represente «protección» y otro que represente «apertura».</text:span></text:p>
      <text:p text:style-name="P1"><text:span text:style-name="T3">Se comparten las sensaciones, sin necesidad de explicar experiencias personales.</text:span></text:p>
      <text:p text:style-name="P2"/>
      <text:p text:style-name="P1"><text:span text:style-name="T4">Actividad 2.</text:span><text:span text:style-name="T3"> De la coraza a la apertura</text:span></text:p>
      <text:p text:style-name="P2"/>
      <text:p text:style-name="P1"><text:span text:style-name="T4">Objetivo:</text:span><text:span text:style-name="T3"> acercarse al arco simbólico de la obra.</text:span></text:p>
      <text:p text:style-name="P2"/>
      <text:p text:style-name="P1"><text:soft-page-break/><text:span text:style-name="T3">Crear una postura recogida que funcione como una «coraza».</text:span></text:p>
      <text:p text:style-name="P1"><text:span text:style-name="T3">Mantenerla unos instantes y observar qué ocurre con la respiración.</text:span></text:p>
      <text:p text:style-name="P1"><text:span text:style-name="T3">Abrir progresivamente una parte del cuerpo cada vez.</text:span></text:p>
      <text:p text:style-name="P1"><text:span text:style-name="T3">Terminar ocupando el espacio de una forma más amplia y disponible.</text:span></text:p>
      <text:p text:style-name="P2"/>
      <text:p text:style-name="P1"><text:span text:style-name="T4">Actividad 3. Palabras-imagen</text:span></text:p>
      <text:p text:style-name="P2"/>
      <text:p text:style-name="P1"><text:span text:style-name="T3">El grupo recibe cinco palabras: «barro», «raíz», «espiral», «luz» y «nosotras». Cada participante escoge una y crea una imagen corporal breve. Se observan las distintas respuestas sin calificarlas como correctas o incorrectas.</text:span></text:p>
      <text:p text:style-name="P2"/>
      <text:p text:style-name="P1"><text:span text:style-name="T4">6. Guía de observación durante la función</text:span></text:p>
      <text:p text:style-name="P2"/>
      <text:p text:style-name="P1"><text:span text:style-name="T3">Se recomienda no convertir la representación en un ejercicio de búsqueda de respuestas. Las preguntas funcionan como focos de atención y pueden recordarse antes de entrar en la sala.</text:span></text:p>
      <text:p text:style-name="P2"/>
      <text:p text:style-name="P1"><text:span text:style-name="T3">¿Cómo cambia el uso del peso y del espacio a lo largo de la obra?</text:span></text:p>
      <text:p text:style-name="P1"><text:span text:style-name="T3">¿Qué diferencias percibes entre el inicio y el final?</text:span></text:p>
      <text:p text:style-name="P1"><text:span text:style-name="T3">¿Cuándo aparece con mayor claridad la relación entre un cuerpo y otros cuerpos?</text:span></text:p>
      <text:p text:style-name="P1"><text:span text:style-name="T3">¿Cómo funcionan la luz y el silencio?</text:span></text:p>
      <text:p text:style-name="P1"><text:span text:style-name="T3">¿Qué formas de espiral reconoces en el movimiento?</text:span></text:p>
      <text:p text:style-name="P1"><text:span text:style-name="T3">¿Qué objetos adquieren un valor simbólico?</text:span></text:p>
      <text:p text:style-name="P1"><text:span text:style-name="T3">¿Cómo cambia la sensación del cuerpo cuando aparece el ritmo?</text:span></text:p>
      <text:p text:style-name="P1"><text:span text:style-name="T3">¿Qué te sugiere el paso del «yo» al «nosotras»?</text:span></text:p>
      <text:p text:style-name="P2"><text:soft-page-break/></text:p>
      <text:p text:style-name="P1"><text:span text:style-name="T3">Los leitmotivs de luz, silencio y espiral, así como el uso simbólico de determinados objetos, están explicitados en el dossier artístico.</text:span></text:p>
      <text:p text:style-name="P2"/>
      <text:p text:style-name="P1"><text:span text:style-name="T4">7. Propuesta de trabajo después de la función</text:span></text:p>
      <text:p text:style-name="P2"/>
      <text:p text:style-name="P1"><text:span text:style-name="T3">Duración orientativa: 45–60 minutos.</text:span></text:p>
      <text:p text:style-name="P2"/>
      <text:p text:style-name="P1"><text:span text:style-name="T4">Actividad 1.</text:span><text:span text:style-name="T3"> El viaje en tres imágenes</text:span></text:p>
      <text:p text:style-name="P2"/>
      <text:p text:style-name="P1"><text:span text:style-name="T3">En pequeños grupos, representar con el cuerpo tres imágenes correspondientes a los tres actos: descenso, encuentro y apoteosis. Después se conversa sobre qué decisiones corporales permiten distinguir cada momento.</text:span></text:p>
      <text:p text:style-name="P2"/>
      <text:p text:style-name="P1"><text:span text:style-name="T4">Actividad 2.</text:span><text:span text:style-name="T3"> Del yo al nosotras</text:span></text:p>
      <text:p text:style-name="P2"/>
      <text:p text:style-name="P1"><text:span text:style-name="T3">Una persona inicia un movimiento sencillo y repetible.</text:span></text:p>
      <text:p text:style-name="P1"><text:span text:style-name="T3">Una segunda persona lo observa y se incorpora sin copiarlo exactamente.</text:span></text:p>
      <text:p text:style-name="P1"><text:span text:style-name="T3">El resto del grupo entra progresivamente hasta crear una secuencia común.</text:span></text:p>
      <text:p text:style-name="P1"><text:span text:style-name="T3">Se modifica el ritmo y se observa cómo cambia la percepción de individualidad y conjunto.</text:span></text:p>
      <text:p text:style-name="P2"/>
      <text:p text:style-name="P1"><text:span text:style-name="T4">Actividad 3.</text:span><text:span text:style-name="T3"> El cuerpo sonoro colectivo</text:span></text:p>
      <text:p text:style-name="P2"/>
      <text:p text:style-name="P1"><text:span text:style-name="T3">Partiendo de la respiración, cada participante añade un sonido sencillo. El grupo construye un paisaje sonoro mediante repetición, escucha y variaciones de intensidad. No se busca cantar bien: se busca escuchar cómo una vibración individual puede integrarse en una experiencia colectiva.</text:span></text:p>
      <text:p text:style-name="P2"><text:soft-page-break/></text:p>
      <text:p text:style-name="P1"><text:span text:style-name="T3">Esta actividad recoge directamente el enfoque del Taller 2 del dossier, basado en respiración, emisión vocal, repetición sonora, escucha compartida y creación de un cuerpo sonoro colectivo.</text:span></text:p>
      <text:p text:style-name="P2"/>
      <text:p text:style-name="P1"><text:span text:style-name="T4">8. Dos itinerarios de taller</text:span></text:p>
      <text:p text:style-name="P2"/>
      <text:p text:style-name="P1"><text:span text:style-name="T2">Taller A — Del yo al nosotras</text:span></text:p>
      <text:p text:style-name="P2"/>
      <text:p text:style-name="P1"><text:span text:style-name="T3">Eje: movimiento compartido, escucha corporal, sincronización y pertenencia. Escucha corporal inicial.Movimiento libre. Desplazamientos circulares.Repetición y ritmo.Exploración inspirada en el giro sufí.Sincronización grupal.Composición final colectiva.</text:span></text:p>
      <text:p text:style-name="P2"/>
      <text:p text:style-name="P1"><text:span text:style-name="T3">El dossier define este taller como un recorrido experiencial desde la experiencia individual hacia una conciencia compartida, y señala que no se busca la ejecución técnica sino la experiencia vivida. </text:span></text:p>
      <text:p text:style-name="P2"/>
      <text:p text:style-name="P1"><text:span text:style-name="T2">Taller B — El cuerpo colectivo resuena</text:span></text:p>
      <text:p text:style-name="P2"/>
      <text:p text:style-name="P1"><text:span text:style-name="T3">Eje: voz, vibración, respiración y escucha.</text:span></text:p>
      <text:p text:style-name="P1"><text:span text:style-name="T3">Respiración consciente.</text:span></text:p>
      <text:p text:style-name="P1"><text:span text:style-name="T3">Emisión vocal sencilla.</text:span></text:p>
      <text:p text:style-name="P1"><text:span text:style-name="T3">Repeticiones sonoras.</text:span></text:p>
      <text:p text:style-name="P1"><text:span text:style-name="T3">Escucha de la resonancia del grupo.</text:span></text:p>
      <text:p text:style-name="P1"><text:span text:style-name="T3">Trabajo con gong, tambores, cuencos e instrumentos armónicos, cuando estén disponibles.</text:span></text:p>
      <text:p text:style-name="P1"><text:span text:style-name="T3">Construcción progresiva de un paisaje sonoro común.</text:span></text:p>
      <text:p text:style-name="P2"/>
      <text:p text:style-name="P1"><text:soft-page-break/><text:span text:style-name="T3">El planteamiento se basa en el Taller 2 del dossier artístico. </text:span></text:p>
      <text:p text:style-name="P2"/>
      <text:p text:style-name="P1"><text:span text:style-name="T4">9. Metodología</text:span></text:p>
      <text:p text:style-name="P2"/>
      <text:p text:style-name="P1"><text:span text:style-name="T3">Experiencial: aprender desde la percepción y la práctica.</text:span></text:p>
      <text:p text:style-name="P1"><text:span text:style-name="T3">No técnica: priorizar la vivencia sobre la destreza.</text:span></text:p>
      <text:p text:style-name="P1"><text:span text:style-name="T3">Progresiva: pasar de la exploración individual a la interacción.</text:span></text:p>
      <text:p text:style-name="P1"><text:span text:style-name="T3">Sensorial: atender a peso, respiración, sonido, ritmo, espacio y contacto con el suelo.</text:span></text:p>
      <text:p text:style-name="P1"><text:span text:style-name="T3">Cooperativa: construir propuestas que requieran escucha y adaptación.</text:span></text:p>
      <text:p text:style-name="P1"><text:span text:style-name="T3">No interpretativa: permitir lecturas diversas de las imágenes y símbolos de la obra.</text:span></text:p>
      <text:p text:style-name="P1"><text:span text:style-name="T3">Cuidadosa: ofrecer alternativas a cualquier ejercicio que implique exposición corporal, vocal o contacto.</text:span></text:p>
      <text:p text:style-name="P3"/>
      <text:p text:style-name="P1"><text:span text:style-name="T4">10. Atención a la diversidad y cuidados</text:span></text:p>
      <text:p text:style-name="P2"/>
      <text:p text:style-name="P1"><text:span text:style-name="T3">La propuesta está dirigida a público adulto y se formula desde la accesibilidad experiencial. Se recomienda que ninguna actividad dependa de una determinada condición física, experiencia dancística o capacidad vocal.</text:span></text:p>
      <text:p text:style-name="P1"><text:span text:style-name="T3">Ofrecer siempre la posibilidad de realizar los ejercicios sentados o con menor desplazamiento.</text:span></text:p>
      <text:p text:style-name="P1"><text:span text:style-name="T3">No exigir contacto físico entre participantes.</text:span></text:p>
      <text:p text:style-name="P1"><text:span text:style-name="T3">Evitar pedir relatos personales sobre dolor, trauma o experiencias íntimas.</text:span></text:p>
      <text:p text:style-name="P1"><text:span text:style-name="T3">Permitir observar en lugar de participar en cualquier ejercicio.</text:span></text:p>
      <text:p text:style-name="P1"><text:span text:style-name="T3">Adaptar intensidad, velocidad y amplitud del movimiento.</text:span></text:p>
      <text:p text:style-name="P1"><text:span text:style-name="T3">Presentar la diversidad corporal como un valor artístico, coherentemente con el planteamiento de la obra.</text:span></text:p>
      <text:p text:style-name="P1"><text:soft-page-break/><text:span text:style-name="T3">La importancia de la diversidad de cuerpos y edades constituye uno de los ejes declarados de INNÂ.</text:span></text:p>
      <text:p text:style-name="P3"/>
      <text:p text:style-name="P1"><text:span text:style-name="T4">11. Evaluación</text:span></text:p>
      <text:p text:style-name="P2"/>
      <text:p text:style-name="P1"><text:span text:style-name="T3">Se propone una evaluación cualitativa, centrada en la experiencia y no en la ejecución técnica.</text:span></text:p>
      <text:p text:style-name="P1"><text:span text:style-name="T3">¿He podido identificar el recorrido del yo hacia el nosotras?</text:span></text:p>
      <text:p text:style-name="P1"><text:span text:style-name="T3">¿He percibido cambios de peso, ritmo, espacio o energía?</text:span></text:p>
      <text:p text:style-name="P1"><text:span text:style-name="T3">¿He podido participar respetando mis propios límites?</text:span></text:p>
      <text:p text:style-name="P1"><text:span text:style-name="T3">¿He escuchado y tenido en cuenta al grupo?</text:span></text:p>
      <text:p text:style-name="P1"><text:span text:style-name="T3">¿Qué imagen, sonido o movimiento permanece en mí después de la experiencia?</text:span></text:p>
      <text:p text:style-name="P1"><text:span text:style-name="T3">Instrumento final: cada participante puede completar oralmente o por escrito una frase: «Después de INNÂ, me llevo…».</text:span></text:p>
      <text:p text:style-name="P2"/>
      <text:p text:style-name="P1"><text:span text:style-name="T4">12. Temporalización orientativa</text:span></text:p>
      <text:p text:style-name="P2"/>
      <text:p text:style-name="P1"><text:span text:style-name="T3">Momento.Duración. Propuesta</text:span></text:p>
      <text:p text:style-name="P2"/>
      <text:p text:style-name="P1"><text:span text:style-name="T3">Antes de la función 30–45 min</text:span></text:p>
      <text:p text:style-name="P2"/>
      <text:p text:style-name="P1"><text:span text:style-name="T3">Activación corporal + introducción de símbolos + preguntas de observación.</text:span></text:p>
      <text:p text:style-name="P1"><text:span text:style-name="T3">Representación 50–60 min</text:span></text:p>
      <text:p text:style-name="P1"><text:span text:style-name="T3">Observación activa de la pieza</text:span></text:p>
      <text:p text:style-name="P1"><text:soft-page-break/><text:span text:style-name="T3">Después 45–60 min</text:span></text:p>
      <text:p text:style-name="P1"><text:span text:style-name="T3">Diálogo + práctica corporal o sonora + cierre</text:span></text:p>
      <text:p text:style-name="P2"/>
      <text:p text:style-name="P1"><text:span text:style-name="T1">Taller específico</text:span></text:p>
      <text:p text:style-name="P2"/>
      <text:p text:style-name="P1"><text:span text:style-name="T3">Según organización</text:span></text:p>
      <text:p text:style-name="P1"><text:span text:style-name="T3">Del yo al nosotras / El cuerpo colectivo resuena</text:span></text:p>
      <text:p text:style-name="P1"><text:span text:style-name="T3">La duración íntegra indicada en el dossier es de 55 minutos y se señala una adaptación posible entre 50 y 60 minutos. </text:span></text:p>
      <text:p text:style-name="P2"/>
      <text:p text:style-name="P1"><text:span text:style-name="T4">13. Recursos necesarios</text:span></text:p>
      <text:p text:style-name="P2"/>
      <text:p text:style-name="P1"><text:span text:style-name="T3">Espacio despejado y seguro para movimiento.</text:span></text:p>
      <text:p text:style-name="P1"><text:span text:style-name="T3">Equipo de reproducción sonora, si se incorporan pistas musicales.</text:span></text:p>
      <text:p text:style-name="P1"><text:span text:style-name="T3">Material opcional para talleres sonoros: gong, tambores, cuencos u otros instrumentos de resonancia.</text:span></text:p>
      <text:p text:style-name="P1"><text:span text:style-name="T3">Hojas y bolígrafos para respuestas o registro personal.</text:span></text:p>
      <text:p text:style-name="P1"><text:span text:style-name="T3">Los objetos escénicos de la pieza —piedra, mantón de Manila, bastón Saidi y crótalos— pueden utilizarse únicamente cuando la producción lo contemple.</text:span></text:p>
      <text:p text:style-name="P1"><text:span text:style-name="T3">El dossier artístico identifica estos elementos como parte de la materia y el atrezo simbólico de la pieza.</text:span></text:p>
      <text:p text:style-name="P2"/>
      <text:p text:style-name="P1"><text:span text:style-name="T4">14. Cierre pedagógico</text:span></text:p>
      <text:p text:style-name="P2"/>
      <text:p text:style-name="P1"><text:span text:style-name="T3">INNÂ permite trabajar la danza no únicamente como forma escénica, sino como experiencia de percepción, relación y transformación. El recorrido pedagógico propuesto acompaña el arco central de la obra: comenzar desde el cuerpo individual, reconocer peso y memoria, abrir espacio al ritmo y al encuentro y terminar construyendo una experiencia colectiva.</text:span></text:p>
      <text:p text:style-name="P2"><text:soft-page-break/></text:p>
      <text:p text:style-name="P1"><text:span text:style-name="T3">La idea que articula todo el dossier pedagógico es sencilla: no se trata de aprender una coreografía, sino de experimentar cómo un cuerpo puede escuchar, transformarse y entrar en relación con otros cuerpos hasta construir un «nosotras».</text:span></text:p>
      <text:p text:style-name="P2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2" meta:paragraph-count="161" meta:word-count="1680" meta:character-count="11279" meta:non-whitespace-character-count="9759"/>
    <meta:generator>LibreOfficeDev/6.0.5.2$Linux_X86_64 LibreOffice_project/</meta:generator>
  </office:meta>
</office:document-meta>
</file>