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text-properties style:font-name="Verdana" fo:font-size="13pt" style:text-underline-style="solid" style:text-underline-width="auto" style:text-underline-color="font-color" fo:font-weight="bold" style:font-size-asian="13pt" style:font-weight-asian="bold" style:font-size-complex="13pt" style:font-weight-complex="bold"/>
    </style:style>
    <style:style style:name="P2" style:family="paragraph" style:parent-style-name="Standard">
      <style:paragraph-properties fo:text-align="start" style:justify-single-word="false"/>
      <style:text-properties style:font-name="Verdana" fo:font-size="13pt" style:text-underline-style="none" fo:font-weight="bold" style:font-size-asian="13pt" style:font-weight-asian="bold" style:font-size-complex="13pt" style:font-weight-complex="bold"/>
    </style:style>
    <style:style style:name="P3" style:family="paragraph" style:parent-style-name="Standard">
      <style:paragraph-properties fo:text-align="start" style:justify-single-word="false"/>
      <style:text-properties style:font-name="Verdana" fo:font-size="13pt" style:text-underline-style="none" fo:font-weight="normal" style:font-size-asian="13pt" style:font-weight-asian="normal" style:font-size-complex="13pt" style:font-weight-complex="normal"/>
    </style:style>
    <style:style style:name="P4" style:family="paragraph" style:parent-style-name="Standard">
      <style:paragraph-properties fo:text-align="center" style:justify-single-word="false"/>
      <style:text-properties style:font-name="Verdana" fo:font-size="18pt" style:text-underline-style="solid" style:text-underline-width="auto" style:text-underline-color="font-color" fo:font-weight="bold" style:font-size-asian="18pt" style:font-weight-asian="bold" style:font-size-complex="18pt" style:font-weight-complex="bold"/>
    </style:style>
    <style:style style:name="P5" style:family="paragraph" style:parent-style-name="Standard">
      <style:paragraph-properties fo:text-align="start" style:justify-single-word="false"/>
      <style:text-properties style:use-window-font-color="true" style:font-name="Verdana" fo:font-size="13pt" style:text-underline-style="none" fo:font-weight="bold" style:font-size-asian="13pt" style:font-weight-asian="bold" style:font-size-complex="13pt" style:font-weight-complex="bold"/>
    </style:style>
    <style:style style:name="P6" style:family="paragraph" style:parent-style-name="Standard">
      <style:paragraph-properties fo:text-align="start" style:justify-single-word="false"/>
      <style:text-properties style:font-name="Verdana" fo:font-size="13pt" style:text-underline-style="none" fo:font-weight="normal" style:font-size-asian="13pt" style:font-weight-asian="normal" style:font-size-complex="13pt" style:font-weight-complex="normal"/>
    </style:style>
    <style:style style:name="P7" style:family="paragraph" style:parent-style-name="Standard" style:list-style-name="L1">
      <style:paragraph-properties fo:text-align="start" style:justify-single-word="false"/>
      <style:text-properties style:font-name="Verdana" fo:font-size="13pt" style:text-underline-style="none" fo:font-weight="normal" style:font-size-asian="13pt" style:font-weight-asian="normal" style:font-size-complex="13pt" style:font-weight-complex="normal"/>
    </style:style>
    <style:style style:name="P8" style:family="paragraph" style:parent-style-name="Standard" style:list-style-name="L2">
      <style:paragraph-properties fo:text-align="start" style:justify-single-word="false"/>
      <style:text-properties style:font-name="Verdana" fo:font-size="13pt" style:text-underline-style="none" fo:font-weight="normal" style:font-size-asian="13pt" style:font-weight-asian="normal" style:font-size-complex="13pt" style:font-weight-complex="normal"/>
    </style:style>
    <style:style style:name="P9" style:family="paragraph" style:parent-style-name="Standard" style:list-style-name="L5">
      <style:paragraph-properties fo:text-align="start" style:justify-single-word="false"/>
      <style:text-properties style:font-name="Verdana" fo:font-size="13pt" style:text-underline-style="none" fo:font-weight="normal" style:font-size-asian="13pt" style:font-weight-asian="normal" style:font-size-complex="13pt" style:font-weight-complex="normal"/>
    </style:style>
    <style:style style:name="P10" style:family="paragraph" style:parent-style-name="Standard" style:list-style-name="L6">
      <style:paragraph-properties fo:text-align="start" style:justify-single-word="false"/>
      <style:text-properties style:font-name="Verdana" fo:font-size="13pt" style:text-underline-style="none" fo:font-weight="normal" style:font-size-asian="13pt" style:font-weight-asian="normal" style:font-size-complex="13pt" style:font-weight-complex="normal"/>
    </style:style>
    <style:style style:name="P11" style:family="paragraph" style:parent-style-name="Standard" style:list-style-name="L7">
      <style:paragraph-properties fo:text-align="start" style:justify-single-word="false"/>
      <style:text-properties style:font-name="Verdana" fo:font-size="13pt" style:text-underline-style="none" fo:font-weight="normal" style:font-size-asian="13pt" style:font-weight-asian="normal" style:font-size-complex="13pt" style:font-weight-complex="normal"/>
    </style:style>
    <style:style style:name="P12" style:family="paragraph" style:parent-style-name="Standard">
      <style:paragraph-properties fo:text-align="start" style:justify-single-word="false"/>
      <style:text-properties fo:color="#9900ff" style:font-name="Verdana" fo:font-size="13pt" style:text-underline-style="none" fo:font-weight="normal" style:font-size-asian="13pt" style:font-weight-asian="normal" style:font-size-complex="13pt" style:font-weight-complex="normal"/>
    </style:style>
    <style:style style:name="P13" style:family="paragraph" style:parent-style-name="Standard">
      <style:paragraph-properties fo:text-align="start" style:justify-single-word="false"/>
      <style:text-properties style:use-window-font-color="true" style:font-name="Verdana" fo:font-size="13pt" style:text-underline-style="none" fo:font-weight="bold" style:font-size-asian="13pt" style:font-weight-asian="bold" style:font-size-complex="13pt" style:font-weight-complex="bold"/>
    </style:style>
    <style:style style:name="P14" style:family="paragraph" style:parent-style-name="Standard" style:list-style-name="L4">
      <style:paragraph-properties fo:text-align="start" style:justify-single-word="false"/>
      <style:text-properties style:use-window-font-color="true" style:font-name="Verdana" fo:font-size="13pt" style:text-underline-style="none" fo:font-weight="bold" style:font-size-asian="13pt" style:font-weight-asian="bold" style:font-size-complex="13pt" style:font-weight-complex="bold"/>
    </style:style>
    <style:style style:name="P15" style:family="paragraph" style:parent-style-name="Standard">
      <style:paragraph-properties fo:text-align="center" style:justify-single-word="false"/>
      <style:text-properties style:use-window-font-color="true" style:font-name="Verdana" fo:font-size="13pt" style:text-underline-style="none" fo:font-weight="bold" style:font-size-asian="13pt" style:font-weight-asian="bold" style:font-size-complex="13pt" style:font-weight-complex="bold"/>
    </style:style>
    <style:style style:name="P16" style:family="paragraph" style:parent-style-name="Standard">
      <style:paragraph-properties fo:text-align="start" style:justify-single-word="false"/>
      <style:text-properties style:use-window-font-color="true" style:font-name="Verdana" fo:font-size="13pt" style:text-underline-style="none" fo:font-weight="normal" style:font-size-asian="13pt" style:font-weight-asian="normal" style:font-size-complex="13pt" style:font-weight-complex="normal"/>
    </style:style>
    <style:style style:name="P17" style:family="paragraph" style:parent-style-name="Standard" style:list-style-name="L3">
      <style:paragraph-properties fo:text-align="start" style:justify-single-word="false"/>
      <style:text-properties style:use-window-font-color="true" style:font-name="Verdana" fo:font-size="13pt" style:text-underline-style="none" fo:font-weight="normal" style:font-size-asian="13pt" style:font-weight-asian="normal" style:font-size-complex="13pt" style:font-weight-complex="normal"/>
    </style:style>
    <style:style style:name="P18" style:family="paragraph" style:parent-style-name="Standard" style:list-style-name="L4">
      <style:paragraph-properties fo:text-align="start" style:justify-single-word="false"/>
      <style:text-properties style:use-window-font-color="true" style:font-name="Verdana" fo:font-size="13pt" style:text-underline-style="none" fo:font-weight="normal" style:font-size-asian="13pt" style:font-weight-asian="normal" style:font-size-complex="13pt" style:font-weight-complex="normal"/>
    </style:style>
    <style:style style:name="T1" style:family="text">
      <style:text-properties fo:font-weight="normal" style:font-weight-asian="normal" style:font-weight-complex="normal"/>
    </style:style>
    <style:style style:name="T2" style:family="text">
      <style:text-properties fo:color="#9900ff" fo:font-weight="normal" style:font-weight-asian="normal" style:font-weight-complex="normal"/>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TALLER MEDIACIÓ: ARQUETIPES</text:p>
      <text:p text:style-name="P1"/>
      <text:p text:style-name="P1"/>
      <text:p text:style-name="P2">PRESENTACIÓ: <text:span text:style-name="T1">(Asegudes en cercle) </text:span><text:span text:style-name="T2">10 min.</text:span></text:p>
      <text:p text:style-name="P3"/>
      <text:list xml:id="list1798120820140750729" text:style-name="L1">
        <text:list-item>
          <text:p text:style-name="P7">(Diana) quí som, trayectória curta, quin es el proyecte que <text:s/>presentem y explicar perqué es relaciona amb l'espectacle. Hem vingut a jugar.</text:p>
        </text:list-item>
        <text:list-item>
          <text:p text:style-name="P7">(Maria) Explicar qué es la mediació. Espai segur donde parlem sols per una mateixa, no per les demés, que res está mal, estem per a experimentar, etc.. Aixó ès la part vivencial y després vindrá el show.</text:p>
          <text:p text:style-name="P7"/>
        </text:list-item>
      </text:list>
      <text:p text:style-name="P2">RONDA DE NOMS: <text:s/><text:span text:style-name="T2">5 min.</text:span></text:p>
      <text:p text:style-name="P3"/>
      <text:list xml:id="list7784416419505673267" text:style-name="L2">
        <text:list-item>
          <text:p text:style-name="P8">(Diana) 1º Asegudes per a mini vitzualització per a sentir-nos com estem a nivel emocional en aquest moment. Música Hand drum.</text:p>
        </text:list-item>
        <text:list-item>
          <text:p text:style-name="P8">(María) Alçar-se i dir el nom de cadascuna com si parlarem del temps, podem ficar-li un altra veo o moviment si volem.</text:p>
          <text:p text:style-name="P8"/>
        </text:list-item>
      </text:list>
      <text:p text:style-name="P2">PRESENTACIÓ ARQUETIPS: <text:s/><text:span text:style-name="T2"><text:s/>5 min.</text:span></text:p>
      <text:p text:style-name="P12"/>
      <text:list xml:id="list711151242187178456" text:style-name="L3">
        <text:list-item>
          <text:p text:style-name="P17">(Diana) Sacar las 5 cartulinas, poner las palabras; bruja, doncella, amante, guerrera y loca. En cada una y escribir lo que cada una vaya diciendo en las cartulinas. Colgarlo en la pared para visualización.</text:p>
        </text:list-item>
      </text:list>
      <text:p text:style-name="P16"/>
      <text:p text:style-name="P5">CALDEAMENT: <text:span text:style-name="T2">5 min.</text:span></text:p>
      <text:p text:style-name="P12"/>
      <text:list xml:id="list3443233882618979633" text:style-name="L4">
        <text:list-item>
          <text:p text:style-name="P18">(Diana) movimiento articular con canción 3 mints.</text:p>
          <text:p text:style-name="P14"><text:span text:style-name="T1">*</text:span>Important:<text:span text:style-name="T1"> fer-ho tot sense paraules, si parlem que siga un llenguatje inventat o sorrolls.</text:span></text:p>
        </text:list-item>
      </text:list>
      <text:p text:style-name="P16"/>
      <text:list xml:id="list32740542" text:continue-numbering="true" text:style-name="L4">
        <text:list-item>
          <text:p text:style-name="P18">(María) Caminar por l'espai, sentir cóm camina el nostre cos, primer amb nosaltres mateixes, després mirar al voltat, que hi ha en el aula, el espai entre les persones, cobiri els espais buits. A soles, espai y en compañía.</text:p>
        </text:list-item>
        <text:list-item>
          <text:p text:style-name="P18">Mirar a les companyes que hi han, y a la palmada, saludar prime amb la paraula, després amb un choque de mans...</text:p>
        </text:list-item>
      </text:list>
      <text:p text:style-name="P16"/>
      <text:p text:style-name="P16"/>
      <text:p text:style-name="P16"/>
      <text:p text:style-name="P16"/>
      <text:p text:style-name="P16"/>
      <text:p text:style-name="P16"/>
      <text:p text:style-name="P5"><text:soft-page-break/>JOC DE LES CONSIGNES: <text:span text:style-name="T2"><text:s/>20 min. (música de mi espectáculo)</text:span></text:p>
      <text:p text:style-name="P5"/>
      <text:list xml:id="list32738405" text:continue-numbering="true" text:style-name="L4">
        <text:list-item>
          <text:p text:style-name="P18">(Diana) joc de les consignes:</text:p>
          <text:p text:style-name="P18">1 – Canvi de sentit del caminar.</text:p>
          <text:p text:style-name="P18">2 – Fer un bot/alçar els braços</text:p>
          <text:p text:style-name="P18">3 – Donar una palmada.</text:p>
          <text:p text:style-name="P18">4 – Cantar ópera.</text:p>
        </text:list-item>
      </text:list>
      <text:list xml:id="list6309152144131210155" text:style-name="L5">
        <text:list-item>
          <text:p text:style-name="P9">Bruixa!</text:p>
          <text:p text:style-name="P9">Com caminaría una bruixa, la meua bruixa? Com es mou? Qué soroll fa? Asusta, susurra, es riu? Com es riu la meua bruixa? Jueguem, podem copiar els moviments de les companyes si m'agraden, no pasa res, estem juant, o vore com em relacione amb altres bruixes... </text:p>
        </text:list-item>
        <text:list-item>
          <text:p text:style-name="P9">Doncella! Com sería una xiqueta que vol atenció? Com es mou? Com caminaría? Com ballaría? Com s'acostaría per a jugar amb els alttres?</text:p>
        </text:list-item>
        <text:list-item>
          <text:p text:style-name="P9">Amant! Com es mouría una persona que sap que atrau les mirades, que va amb l'energía sexual endavant? Que aconseguix lo que vol? Que sap seduir? Com mira? Com mou les mans? Com es relaciona amb altres amants.</text:p>
        </text:list-item>
        <text:list-item>
          <text:p text:style-name="P9">Guerrera! Com és la teua guerrera interior? Com ès la força que té, qué gestos fa? Com canima? Es decidida, es cautelosa, es estratégica? Como mira al voltant y a altres guerreres?</text:p>
        </text:list-item>
        <text:list-item>
          <text:p text:style-name="P9">Loca! Loca, estás loca! Com es mou una dona que li diuen que está loca? Com camina? Y si vull estar loca porque els demés no entenen el que em pasa? Y si faig més la loca? Y si me deixe emportar?</text:p>
        </text:list-item>
      </text:list>
      <text:p text:style-name="P3"/>
      <text:p text:style-name="P3"/>
      <text:p text:style-name="P15"><text:span text:style-name="T2">FALTEN ELS 20 MINS DE DISFRESSES!!!</text:span></text:p>
      <text:p text:style-name="P15"><text:span text:style-name="T2"/></text:p>
      <text:p text:style-name="P5"><text:span text:style-name="T2"/></text:p>
      <text:p text:style-name="P3"/>
      <text:p text:style-name="P2">INTROSPECCIÓ Y POSADA EN COMÚ: <text:span text:style-name="T2">5 min.</text:span></text:p>
      <text:p text:style-name="P2"/>
      <text:list xml:id="list5507617670401017747" text:style-name="L6">
        <text:list-item>
          <text:p text:style-name="P10">Asegudes. Cada una escriu en un paper, ningú ho va a vore, sols comentarem lo que vullga cada una, no está obligá a dir lo que no vullga. Respondre a les preguntes:</text:p>
          <text:p text:style-name="P10"/>
          <text:p text:style-name="P10">1 - En quin arquetip te ho has passat milllor?</text:p>
          <text:p text:style-name="P10">2 - Amb quín arquetip te has sentit mes cómoda? En quin no?</text:p>
          <text:p text:style-name="P10">3 - Quín arquetip creus que está més pressent en la teua vida? Quin menys?</text:p>
          <text:p text:style-name="P10">4 - Hi ha algún que t'agradaría explorar més?</text:p>
          <text:p text:style-name="P10"/>
        </text:list-item>
      </text:list>
      <text:list xml:id="list667955060749110824" text:style-name="L7">
        <text:list-item>
          <text:p text:style-name="P11"><text:soft-page-break/>POSADA EN COMÚ. Tornar als cartell per a afegir cosses, si alguna vol dir alguna cosa més.</text:p>
        </text:list-item>
      </text:list>
      <text:p text:style-name="P3"/>
      <text:p text:style-name="P3">TANCAMENT: convidarles a ballar, ser ellas mateixes, desprender-se del arquetips o jugar amb ells mesclant- los, lo que vulguem!(músic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1H18M42S</meta:editing-duration>
    <meta:editing-cycles>9</meta:editing-cycles>
    <meta:generator>OpenOffice/4.1.13$Win32 OpenOffice.org_project/4113m1$Build-9810</meta:generator>
    <dc:date>2025-10-25T12:48:14.49</dc:date>
    <meta:document-statistic meta:table-count="0" meta:image-count="0" meta:object-count="0" meta:page-count="3" meta:paragraph-count="35" meta:word-count="613" meta:character-count="3291"/>
    <meta:user-defined meta:name="Info 1"/>
    <meta:user-defined meta:name="Info 2"/>
    <meta:user-defined meta:name="Info 3"/>
    <meta:user-defined meta:name="Info 4"/>
  </office:meta>
</office:document-meta>
</file>